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rsid="00176db2" officeooo:paragraph-rsid="001b0635" fo:background-color="transparent" style:font-size-asian="14pt" style:language-asian="en" style:country-asian="US" style:font-name-complex="Times New Roman" style:font-size-complex="14pt"/>
    </style:style>
    <style:style style:name="P2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b0635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678aa" officeooo:paragraph-rsid="001b0635" fo:background-color="#ffff00" style:font-size-asian="14pt" style:language-asian="en" style:country-asian="US" style:font-name-complex="Times New Roman" style:font-size-complex="14pt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1" fo:font-size="14pt" officeooo:rsid="000b623c" officeooo:paragraph-rsid="001b0635" fo:background-color="transparent" style:font-size-asian="14pt" style:font-size-complex="14pt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76db2" fo:background-color="transparent" loext:char-shading-value="0"/>
    </style:style>
    <style:style style:name="T3" style:family="text">
      <style:text-properties officeooo:rsid="000caddb" fo:background-color="transparent" loext:char-shading-value="0"/>
    </style:style>
    <style:style style:name="T4" style:family="text">
      <style:text-properties officeooo:rsid="0015e28b"/>
    </style:style>
    <style:style style:name="T5" style:family="text">
      <style:text-properties fo:color="#000000" loext:opacity="100%" style:font-name="Times New Roman" officeooo:rsid="000c23b3" fo:background-color="transparent" loext:char-shading-value="0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9" style:family="text">
      <style:text-properties fo:color="#000000" loext:opacity="100%" style:font-name="Times New Roman" fo:language="ru" fo:country="RU" officeooo:rsid="002b2cb2" fo:background-color="transparent" loext:char-shading-value="0" style:font-size-asian="14pt" style:language-asian="en" style:country-asian="US" style:font-size-complex="14pt"/>
    </style:style>
    <style:style style:name="T10" style:family="text">
      <style:text-properties fo:color="#000000" loext:opacity="100%" style:font-name="Times New Roman" fo:language="ru" fo:country="RU" officeooo:rsid="0037bf7d" fo:background-color="transparent" loext:char-shading-value="0" style:font-size-asian="14pt" style:language-asian="en" style:country-asian="US" style:font-size-complex="14pt"/>
    </style:style>
    <style:style style:name="T11" style:family="text">
      <style:text-properties fo:color="#000000" loext:opacity="100%" fo:background-color="transparent" loext:char-shading-value="0"/>
    </style:style>
    <style:style style:name="T12" style:family="text">
      <style:text-properties fo:color="#000000" loext:opacity="100%" officeooo:rsid="001ca57b" fo:background-color="transparent" loext:char-shading-value="0" style:font-size-asian="14pt" style:language-asian="en" style:country-asian="US" style:font-size-complex="14pt"/>
    </style:style>
    <style:style style:name="T13" style:family="text">
      <style:text-properties fo:color="#000000" loext:opacity="100%" officeooo:rsid="00176db2" fo:background-color="transparent" loext:char-shading-value="0" style:font-size-asian="14pt" style:language-asian="en" style:country-asian="US" style:font-size-complex="14pt"/>
    </style:style>
    <style:style style:name="T14" style:family="text">
      <style:text-properties fo:color="#000000" loext:opacity="100%" fo:language="ru" fo:country="RU" officeooo:rsid="0037bf7d" fo:background-color="transparent" loext:char-shading-value="0" style:font-size-asian="14pt" style:language-asian="en" style:country-asian="US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17.09.2025</text:p>
      <text:p text:style-name="P3"><text:span text:style-name="T2">16</text:span><text:span text:style-name="T3">. О проведении экспертно-аналитического мероприятия</text:span></text:p>
      <text:p text:style-name="P2">Основание: Распоряжение контрольно-счетной палаты муниципального образования Курганинский район 1<text:span text:style-name="T4">1</text:span>.09.2025 года № 6<text:span text:style-name="T4">2</text:span>-РО.</text:p>
      <text:p text:style-name="P2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<text:span text:style-name="T5">проекта </text:span><text:span text:style-name="T6">постановления администрации </text:span><text:span text:style-name="T12">Темиргоевского сельского поселения Курганинский района </text:span><text:span text:style-name="T6">«Об утверждении муниципальной программы </text:span><text:span text:style-name="T12">Темиргоевского сельского поселения Курганинский района </text:span><text:span text:style-name="T7">«</text:span><text:span text:style-name="T8">Раз</text:span><text:span text:style-name="T9">витие </text:span><text:span text:style-name="T10">информатизации в администрации </text:span><text:span text:style-name="T14">Темиргоевского сельского поселения Курганинский района </text:span><text:span text:style-name="T7">на 2026-20</text:span><text:span text:style-name="T6">28</text:span><text:span text:style-name="T7"> годы»</text:span><text:span text:style-name="T11">.</text:span></text:p>
      <text:p text:style-name="P2"><text:span text:style-name="T1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у муниципальных программ </text:span><text:span text:style-name="T12">Темиргоевского сельского поселения Курганинск</text:span><text:span text:style-name="T13">ого</text:span><text:span text:style-name="T12"> района</text:span><text:span text:style-name="T1">. </text:span></text:p>
      <text:p text:style-name="P4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</text:p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9:37.315000000</meta:creation-date>
    <dc:date>2025-10-02T16:29:48.525000000</dc:date>
    <meta:editing-duration>PT11S</meta:editing-duration>
    <meta:editing-cycles>1</meta:editing-cycles>
    <meta:document-statistic meta:table-count="0" meta:image-count="0" meta:object-count="0" meta:page-count="1" meta:paragraph-count="6" meta:word-count="118" meta:character-count="1158" meta:non-whitespace-character-count="1045"/>
    <meta:generator>LibreOffice/7.3.4.2$Windows_X86_64 LibreOffice_project/728fec16bd5f605073805c3c9e7c4212a0120dc5</meta:generator>
  </office:meta>
</office:document-meta>
</file>